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Jan Tooropstraat 17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een besluit genomen op de aanvraag met zaaknummer Z2026-00001857 voor een omgevingsvergunning op locatie Jan Tooropstraat 17 in Oud-Beijer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realiseren van een in- en uitrit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22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443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3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857</meta:user-defined>
    <dc:language>nl</dc:language>
    <meta:user-defined meta:name="OVERHEIDop.locatietype/OVERHEIDop.gebiedsmarkering">Vlak</meta:user-defined>
    <meta:user-defined meta:name="DC.title">Kennisgeving besluit op aanvraag omgevingsvergunning Jan Tooropstraat 17 in Oud-Beijerla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32</meta:user-defined>
    <meta:user-defined meta:name="OVERHEIDop.GmbID/DC.identifier">gmb-2026-384432</meta:user-defined>
    <meta:user-defined meta:name="OVERHEIDop.versieInformatie"/>
  </office:meta>
</office:document-meta>
</file>