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herinrichting-groot onderhoud Noorderkroon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herinrichting-groot onderhoud Noorderkroon in Veenendaal.</text:span>
          </text:p>
            <text:p text:style-name="common-al">
            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
            
          </text:p>
            <text:p text:style-name="common-al">11-08-2026</text:p>
            <text:p text:style-name="common-al">CLZ-00015459, kappen (en herplant) van 6 bomen en verplanten van 2 bomen,</text:p>
            <text:p text:style-name="common-al">op de locatie Noorderkroon in Veenendaal 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common-al">
            
          </text:p>
            <text:p text:style-name="common-al">De vergunning blijft gedurende vier weken buiten werking en treedt niet in werking indien binnen deze termijn een verzoek om voorlopige voorziening is gedaan bij de voorzieningenrechter van de rechtbank</text:p>
            <text:p text:style-name="last-al">Midden-Nederland, afdeling bestuurs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44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15459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Publicatie verleende vergunning herinrichting-groot onderhoud Noorderkroon in Veenendaa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30</meta:user-defined>
    <meta:user-defined meta:name="OVERHEIDop.GmbID/DC.identifier">gmb-2026-384430</meta:user-defined>
    <meta:user-defined meta:name="OVERHEIDop.versieInformatie"/>
  </office:meta>
</office:document-meta>
</file>