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Slingerweg 6, 2111AH Aerdenhou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0 augustus 2026 een aanvraag omgevingsvergunning voor het vergroten en vervangen van kozijnen en het wijzigen van de erker op het adres Slingerweg 6, 2111AH Aerdenhout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 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844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44</meta:user-defined>
    <meta:user-defined meta:name="DCTERMS.abstract">Betreft: aanvraag op het adres Slingerweg 6, 2111AH Aerdenhout voor Slingerweg</meta:user-defined>
    <dc:language>nl</dc:language>
    <meta:user-defined meta:name="OVERHEIDop.locatietype/OVERHEIDop.gebiedsmarkering">Vlak</meta:user-defined>
    <meta:user-defined meta:name="DC.title">Aanvraag omgevingsvergunning voor Slingerweg 6, 2111AH Aerden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27</meta:user-defined>
    <meta:user-defined meta:name="OVERHEIDop.GmbID/DC.identifier">gmb-2026-384427</meta:user-defined>
    <meta:user-defined meta:name="OVERHEIDop.versieInformatie"/>
  </office:meta>
</office:document-meta>
</file>