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Melding kappen dode beuk, Beltrumseweg 15, 7271NB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is een melding ontvangen waarvoor geen vergunningsplicht geldt voor de locatie Beltrumseweg 15, 7271NB Borculo. De melding is geregistreerd onder zaaknummer Z2026-00001374. De melding betreft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44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374</meta:user-defined>
    <meta:user-defined meta:name="DCTERMS.abstract">Betreft: Melding op locatie Beltrumseweg 15, 7271NB Borculo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elding Melding kappen dode beuk, Beltrumseweg 15, 7271NB Borcu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23</meta:user-defined>
    <meta:user-defined meta:name="OVERHEIDop.GmbID/DC.identifier">gmb-2026-384423</meta:user-defined>
    <meta:user-defined meta:name="OVERHEIDop.versieInformatie"/>
  </office:meta>
</office:document-meta>
</file>