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f312ced3-29e2-470e-a3f5-1bf706c522d0.png" manifest:media-type="image/x-eps"/>
  <manifest:file-entry manifest:full-path="Pictures/afb117190320idf0d76c3-d20a-4f60-8f78-24775866567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Eufraat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5</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Eufraatdreef</text:span> (ter hoogte van de Tigrisdreef; wegvak tussen Ankaradreef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f312ced3-29e2-470e-a3f5-1bf706c522d0.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62mm"><draw:image xlink:href="Pictures/afb117190320idf0d76c3-d20a-4f60-8f78-247758665678.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Eufraatdreef (ter hoogte van de Tigrisdreef; wegvak tussen Ankaradreef en Tigri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5</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Eufraatdreef, Overvecht, Intrekken begin en einde 30 zone, Verkeersmaatregelen Gemeente Utrecht</meta:user-defined>
    <meta:user-defined meta:name="DCTERMS.W3CDTF/DCTERMS.available">2026-08-13</meta:user-defined>
    <meta:user-defined meta:name="OVERHEIDop.externeBijlage">bebordingsplan|exb-2026-28694</meta:user-defined>
    <meta:user-defined meta:name="DCTERMS.W3CDTF/OVERHEIDop.jaargang">2026</meta:user-defined>
    <meta:user-defined meta:name="OVERHEIDop.publicationIssue">384421</meta:user-defined>
    <meta:user-defined meta:name="OVERHEIDop.GmbID/DC.identifier">gmb-2026-384421</meta:user-defined>
    <meta:user-defined meta:name="OVERHEIDop.versieInformatie"/>
  </office:meta>
</office:document-meta>
</file>