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gebruiken van gronden t.b.v. Overnachting (Jeugd) Zomerkamp op Tv Markant Breda aan Cimburgalaan 130 4819B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Buitenplanse omgevingsplanactiviteit afwijken van de regels i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4-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96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442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2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4964</meta:user-defined>
    <meta:user-defined meta:name="DCTERMS.abstract">het verzoek om tijdelijk afwijken van het omgevingsplan t.b.v.  Overnachting (Jeugd) Zomerkamp op Tv Markant Breda</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tijdelijk gebruiken van gronden t.b.v. Overnachting (Jeugd) Zomerkamp op Tv Markant Breda aan Cimburgalaan 130 4819BD Breda</meta:user-defined>
    <meta:user-defined meta:name="DCTERMS.W3CDTF/DCTERMS.available">2026-08-13</meta:user-defined>
    <meta:user-defined meta:name="DCTERMS.W3CDTF/OVERHEIDop.jaargang">2026</meta:user-defined>
    <meta:user-defined meta:name="OVERHEIDop.publicationIssue">384420</meta:user-defined>
    <meta:user-defined meta:name="OVERHEIDop.GmbID/DC.identifier">gmb-2026-384420</meta:user-defined>
    <meta:user-defined meta:name="OVERHEIDop.versieInformatie"/>
  </office:meta>
</office:document-meta>
</file>