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Oogst- &amp;amp; Streekmarkt 'Proef de Krimpenerwaard' op 10-10-2026 op de locatie Binnenstad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met zaaknummer 19311957435 voor een evenementen vergunning voor Oogst- &amp; Streekmarkt 'Proef de Krimpenerwaard' op 10-10-2026 op de locatie Binnenstad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44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57435</meta:user-defined>
    <dc:language>nl</dc:language>
    <meta:user-defined meta:name="OVERHEIDop.locatietype/OVERHEIDop.gebiedsmarkering">Vlak</meta:user-defined>
    <meta:user-defined meta:name="DC.title">Kennisgeving besluit op aanvraag voor een evenementen vergunning voor Oogst- &amp;amp; Streekmarkt 'Proef de Krimpenerwaard' op 10-10-2026 op de locatie Binnenstad Schoonhoven</meta:user-defined>
    <meta:user-defined meta:name="DCTERMS.W3CDTF/DCTERMS.available">2026-08-13</meta:user-defined>
    <meta:user-defined meta:name="DCTERMS.W3CDTF/OVERHEIDop.jaargang">2026</meta:user-defined>
    <meta:user-defined meta:name="OVERHEIDop.publicationIssue">384419</meta:user-defined>
    <meta:user-defined meta:name="OVERHEIDop.GmbID/DC.identifier">gmb-2026-384419</meta:user-defined>
    <meta:user-defined meta:name="OVERHEIDop.versieInformatie"/>
  </office:meta>
</office:document-meta>
</file>