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voor 18 augustus 2026 evenementenvergunning opening expositie dorps-cv’s  op locatie Stichts End 22a, 1244PN Anke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11 augustus 2026 een evenementenvergunning verleend voor 18 augustus 2026 voor het evenement opening expositie dorps-cv’s  op locatie Stichts End 22a, 1244PN Ankeveen met zaaknummer Z2026-00000737.</text:p>
            <text:p text:style-name="common-al"/>
            <text:p text:style-name="common-al">
            <text:span text:style-name="nadrukvet">Procedure</text:span>
          </text:p>
            <text:p text:style-name="last-al">Indien u belanghebbende bent kunt u gedurende 6 weken bezwaar maken tegen het besluit. De termijn voor het indienen van een bezwaarschrift start op de dag na verzending van het besluit. Wilt u het besluit met bijlagen ontvangen, dan kunt u een mail sturen aan info@wijdemeren.nl met vermelding van het zaaknummer Z2026-00000737. Informatie over een bezwaarprocedure kunt u vinden op www.wijdemeren.nl/bezw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8441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1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1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737</meta:user-defined>
    <meta:user-defined meta:name="DCTERMS.abstract">Betreft: Beschikking op aanvraag op locatie Stichts End 22a, 1244PN Ankeveen. Startdatum:13 juli 2026 datum besluit: 11 augustus 2026</meta:user-defined>
    <dc:language>nl</dc:language>
    <meta:user-defined meta:name="OVERHEIDop.locatietype/OVERHEIDop.gebiedsmarkering">Punt</meta:user-defined>
    <meta:user-defined meta:name="DC.title">Kennisgeving besluit op voor 18 augustus 2026 evenementenvergunning opening expositie dorps-cv’s  op locatie Stichts End 22a, 1244PN Ankeve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417</meta:user-defined>
    <meta:user-defined meta:name="OVERHEIDop.GmbID/DC.identifier">gmb-2026-384417</meta:user-defined>
    <meta:user-defined meta:name="OVERHEIDop.versieInformatie"/>
  </office:meta>
</office:document-meta>
</file>