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Lijnbaansgracht 369C 1017X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1-08-2026</text:p>
            <text:p text:style-name="common-al">Zaakadres: Lijnbaansgracht 369C 1017XB Amsterdam</text:p>
            <text:p text:style-name="common-al">Zaaknummer: Z2026-035538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5538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40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538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Lijnbaansgracht 369C 1017XB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03</meta:user-defined>
    <meta:user-defined meta:name="OVERHEIDop.GmbID/DC.identifier">gmb-2026-384403</meta:user-defined>
    <meta:user-defined meta:name="OVERHEIDop.versieInformatie"/>
  </office:meta>
</office:document-meta>
</file>