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Kermis Lutjebroek Cafe de Paus , 29 augustus - 1 september 2026</text:p>
      <text:section text:name="zakelijke-mededeling_id1-3-2" text:style-name="zakelijke-mededeling">
        <text:section text:name="zakelijke-mededeling-tekst_id1-3-2-1" text:style-name="zakelijke-mededeling-tekst">
          <text:section text:name="tekst_id1-3-2-1-1" text:style-name="tekst">
            <text:p text:style-name="common-al">Op 10 augustus 2026 is er een vergunning verleend voor Kermis Lutjebroek Cafe de Paus. Het evenement vindt plaats bij Café de Paus, P.J.Jongstraat 96 te Lutjebroek. Op 29 augustus 2026 van 15:00 - 00:00 uur; 30 augustus 2026 van 12:00 - 00:00 uur; 31 augustus 2026 van 09:00 - 00:00 uur en op 1 september 2026 van 11:00 - 00:00 uur. </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Stede Broec, Postbus 20, 1601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Bovenkarspel, 11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8440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de Broec</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Kermis Lutjebroek Cafe de Paus , 29 augustus - 1 september 2026</meta:user-defined>
    <meta:user-defined meta:name="DCTERMS.W3CDTF/DCTERMS.available">2026-08-13</meta:user-defined>
    <meta:user-defined meta:name="DCTERMS.W3CDTF/OVERHEIDop.jaargang">2026</meta:user-defined>
    <meta:user-defined meta:name="OVERHEIDop.publicationIssue">384400</meta:user-defined>
    <meta:user-defined meta:name="OVERHEIDop.GmbID/DC.identifier">gmb-2026-384400</meta:user-defined>
    <meta:user-defined meta:name="OVERHEIDop.versieInformatie"/>
  </office:meta>
</office:document-meta>
</file>