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Stramproy kermis Maroy Bar , Julianastraat 20, 6039AJ Strampro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Weert maakt bekend dat de evenementenvergunning is verleend voor het 12-9-2026 t/m 14-9-2026 Stramproy kermis Maroy Bar op locatie Julianastraat 20, 6039AJ Stramproy.</text:p>
            <text:p text:style-name="common-al">Het evenement 12-9-2026 t/m 14-9-2026 Stramproy kermis Maroy Bar , Julianastraat 20, 6039AJ Stramproy, vindt plaats op <text:span text:style-name="nadrukvet">zaterdag 12 september 2026</text:span> van <text:span text:style-name="nadrukvet">20:00 uur</text:span> tot en met <text:span text:style-name="nadrukvet">maandag 14 september 2026 00:00 uur</text:span>. De evenementenvergunning is geregistreerd onder zaaknummer Z2026-00001324. Het besluit is op 11 augustus 2026 genomen en bekend gemaakt (verzonden) aan de aanvrager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de burgemeester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last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8439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9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9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eert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324</meta:user-defined>
    <meta:user-defined meta:name="DCTERMS.abstract">Betreft:  Besluit op locatie Julianastraat 20, 6039AJ Stramproy</meta:user-defined>
    <dc:language>nl</dc:language>
    <meta:user-defined meta:name="OVERHEIDop.locatietype/OVERHEIDop.gebiedsmarkering">Punt</meta:user-defined>
    <meta:user-defined meta:name="DC.title">Toestemming voor het Stramproy kermis Maroy Bar , Julianastraat 20, 6039AJ Stramproy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99</meta:user-defined>
    <meta:user-defined meta:name="OVERHEIDop.GmbID/DC.identifier">gmb-2026-384399</meta:user-defined>
    <meta:user-defined meta:name="OVERHEIDop.versieInformatie"/>
  </office:meta>
</office:document-meta>
</file>