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plitsen pand van 1 woning naar 3 woningen, Botermarkt 8 en 9 2311EM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593</text:p>
            <text:p text:style-name="common-al">
            <text:span text:style-name="nadrukvet">Ingekomen:</text:span> 10-08-2026</text:p>
            <text:p text:style-name="common-al">
            <text:span text:style-name="nadrukvet">Locatie:</text:span> Botermarkt 8 en 9 2311EM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593" xlink:type="simple">publicatiesomgevingsvergunningen@leiden.nl</text:a> de volgende gegevens:</text:p>
            <text:p text:style-name="common-al">-het kenmerk van de aanvraag: Z/26/402659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43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593</meta:user-defined>
    <meta:user-defined meta:name="DCTERMS.abstract">splitsen pand van 1 woning naar 3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splitsen pand van 1 woning naar 3 woningen, Botermarkt 8 en 9 2311EM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19_Samenvatting 000|exb-2026-28691</meta:user-defined>
    <meta:user-defined meta:name="OVERHEIDop.publicationIssue">384396</meta:user-defined>
    <meta:user-defined meta:name="OVERHEIDop.GmbID/DC.identifier">gmb-2026-384396</meta:user-defined>
    <meta:user-defined meta:name="OVERHEIDop.versieInformatie"/>
  </office:meta>
</office:document-meta>
</file>