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b40021ac-6ad0-4ee6-88c0-bf1146c33db2.png" manifest:media-type="image/x-eps"/>
  <manifest:file-entry manifest:full-path="Pictures/afb1664813793i3f5d05ae-0bac-4216-98a0-f8eaad1c265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Bogota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30</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Bogotadreef</text:span> (ter hoogte van de Japurádreef; wegvak tussen Boliviadreef en Japurá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b40021ac-6ad0-4ee6-88c0-bf1146c33db2.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50mm" svg:height="99mm"><draw:image xlink:href="Pictures/afb1664813793i3f5d05ae-0bac-4216-98a0-f8eaad1c2653.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39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9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9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Bogotadreef (ter hoogte van de Japurádreef; wegvak tussen Boliviadreef en Japurá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34258730</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Bogotadreef, Overvecht, Intrekken begin en einde 30 zone, Verkeersmaatregelen Gemeente Utrecht</meta:user-defined>
    <meta:user-defined meta:name="DCTERMS.W3CDTF/DCTERMS.available">2026-08-13</meta:user-defined>
    <meta:user-defined meta:name="OVERHEIDop.externeBijlage">bebordingsplan|exb-2026-28690</meta:user-defined>
    <meta:user-defined meta:name="DCTERMS.W3CDTF/OVERHEIDop.jaargang">2026</meta:user-defined>
    <meta:user-defined meta:name="OVERHEIDop.publicationIssue">384393</meta:user-defined>
    <meta:user-defined meta:name="OVERHEIDop.GmbID/DC.identifier">gmb-2026-384393</meta:user-defined>
    <meta:user-defined meta:name="OVERHEIDop.versieInformatie"/>
  </office:meta>
</office:document-meta>
</file>