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2-08-2026 00:00 hebben wij een aanvraag reguliere omgevingsvergunning voor het verduurzamen van de woning op het adres Stationsweg 5 7475NM Markelo ontvangen. Deze aanvraag staat ingeschreven onder zaaknummer 00001106971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2-08-2026 00:00 hebben wij een aanvraag Omgevingsvergunning enkelvoudig (regulier) ontvangen. De aanvraag heeft betrekking op de onderde(e)l(en):</text:p>
            <text:p text:style-name="common-al"/>
            <text:p text:style-name="common-al">Omgevingsplanactiviteit bouwwerk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8439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9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9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of van Twente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1106971</meta:user-defined>
    <meta:user-defined meta:name="DCTERMS.abstract">het verduurzamen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02-08-2026 00:00 hebben wij een aanvraag reguliere omgevingsvergunning voor het verduurzamen van de woning op het adres Stationsweg 5 7475NM Markelo ontvangen. Deze aanvraag staat ingeschreven onder zaaknummer 00001106971.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90</meta:user-defined>
    <meta:user-defined meta:name="OVERHEIDop.GmbID/DC.identifier">gmb-2026-384390</meta:user-defined>
    <meta:user-defined meta:name="OVERHEIDop.versieInformatie"/>
  </office:meta>
</office:document-meta>
</file>