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Dirk van Weelaan 40, 3829 CH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Dirk van Weelaan 40, 3829 CH Hooglanderveen</text:span>
          </text:p>
            <text:p text:style-name="common-al">De Gemeente Amersfoort heeft op 31-07-2026 een aanvraag voor een omgevingsvergunning ontvangen voor het kappen van een boom op het perceel Dirk van Weelaan 40, 3829 CH Hooglanderveen, met kenmerk CLZ-0003919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3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98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Dirk van Weelaan 40, 3829 CH Hooglander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88</meta:user-defined>
    <meta:user-defined meta:name="OVERHEIDop.GmbID/DC.identifier">gmb-2026-384388</meta:user-defined>
    <meta:user-defined meta:name="OVERHEIDop.versieInformatie"/>
  </office:meta>
</office:document-meta>
</file>