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5cd4e281-90df-447c-ade7-f2c5f97c694a.png" manifest:media-type="image/x-eps"/>
  <manifest:file-entry manifest:full-path="Pictures/afb1400795372i3e5da6ac-2c33-428d-aaef-5280657bd33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Bantoe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70</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Bantoedreef</text:span> (ter hoogte van de Nijldreef; wgvak tussen Nijldreef en Piramide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5cd4e281-90df-447c-ade7-f2c5f97c694a.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20mm" svg:height="89.9mm"><draw:image xlink:href="Pictures/afb1400795372i3e5da6ac-2c33-428d-aaef-5280657bd33d.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3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Bantoedreef (ter hoogte van de Nijldreef; wegvak tussen Nijldreef en Piramide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70</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Bantoedreef, Overvecht, Intrekken begin en einde 30 zone, Verkeersmaatregelen Gemeente Utrecht</meta:user-defined>
    <meta:user-defined meta:name="DCTERMS.W3CDTF/DCTERMS.available">2026-08-13</meta:user-defined>
    <meta:user-defined meta:name="OVERHEIDop.externeBijlage">bebordingsplan|exb-2026-28689</meta:user-defined>
    <meta:user-defined meta:name="DCTERMS.W3CDTF/OVERHEIDop.jaargang">2026</meta:user-defined>
    <meta:user-defined meta:name="OVERHEIDop.publicationIssue">384382</meta:user-defined>
    <meta:user-defined meta:name="OVERHEIDop.GmbID/DC.identifier">gmb-2026-384382</meta:user-defined>
    <meta:user-defined meta:name="OVERHEIDop.versieInformatie"/>
  </office:meta>
</office:document-meta>
</file>