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Zandvoorti35456e83-6c20-4aaa-a2c2-b9ebf45a865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 Verkeersbesluit voor het aanwijzen van een gehandicaptenparkeerplaats op kenteken ter hoogte van de Haarlemmerstraat 47 te Zandvoort </text:p>
      <text:section text:name="regeling_id1-3-2" text:style-name="regeling">
        <text:section text:name="aanhef_id1-3-2-1" text:style-name="aanhef">
          <text:section text:name="context_id1-3-2-1-1" text:style-name="context">
            <text:p text:style-name="context.al">Nr. 0473-2026-0001171</text:p>
            <text:p text:style-name="context_bottom"/>
          </text:section>
          <text:section text:name="considerans_id1-3-2-1-2" text:style-name="considerans">
            <text:p text:style-name="considerans.al">
            <text:span text:style-name="nadrukvet">Aanleiding</text:span>
          </text:p>
            <text:p text:style-name="considerans.al">Onlangs is door een bewoner van de Haarlemmerstraat te Zandvoort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Evaluatie en herijking beleid Gehandicaptenparkeren (201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Zandvoort.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aanwijzen van een gehandicaptenparkeerplaats op kenteken ter hoogte van de Haarlemmerstraat 47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Zandvoort, </text:span>
            <text:span text:style-name="datum">d.d. </text:span>
          </text:p>
          </text:section>
          <text:section text:name="ondertekening_id1-3-2-3-2">
            <text:p><text:span text:style-name="functie">Namens het college van burgemeester en wethouders van gemeente Zandvoort,</text:span></text:p>
          </text:section>
          <text:section text:name="ondertekening_id1-3-2-3-3">
            <text:p><text:span text:style-name="functie">De heer W. Stoeckart</text:span></text:p>
          </text:section>
          <text:section text:name="ondertekening_id1-3-2-3-4">
            <text:p><text:span text:style-name="func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Zandvoort, postbus 2, 2040 AA Zandvoort.</text:p>
          <text:p text:style-name="bezwaarschrift_al">U kunt ook digitaal een bezwaarschrift indienen via de website van gemeente Zandvoort (https://zandvoort.nl/bezwaar-maken-tegen-besluit).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 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 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53mm" svg:height="142.51132075471696mm"><draw:image xlink:href="Pictures/Zandvoorti35456e83-6c20-4aaa-a2c2-b9ebf45a8651.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43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Zandvoort - aanwijzen van een gehandicaptenparkeerplaats op kenteken - ter hoogte van de Haarlemmerstraat 47 te Zandvoo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473-2026-0001171</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ter hoogte van de Haarlemmerstraat 47 te Zandvoort</meta:user-defined>
    <meta:user-defined meta:name="DCTERMS.W3CDTF/DCTERMS.available">2026-08-14</meta:user-defined>
    <meta:user-defined meta:name="DCTERMS.W3CDTF/OVERHEIDop.jaargang">2026</meta:user-defined>
    <meta:user-defined meta:name="OVERHEIDop.publicationIssue">384381</meta:user-defined>
    <meta:user-defined meta:name="OVERHEIDop.GmbID/DC.identifier">gmb-2026-384381</meta:user-defined>
    <meta:user-defined meta:name="OVERHEIDop.versieInformatie"/>
  </office:meta>
</office:document-meta>
</file>