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Voorstraat 34, 9291 CK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op 11-08-2026 besloten om de beslistermijn voor zaak 2026-161127 te verlengen met een periode van maximaal 6 wek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vergunningaanvraag?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437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-161127</meta:user-defined>
    <meta:user-defined meta:name="DCTERMS.abstract">Verlengen beslistermijn vergunning voor het ontwikkelen van woonunits met zorg op locatie Voorstraat 34, 9291 CK Kollum</meta:user-defined>
    <dc:language>nl</dc:language>
    <meta:user-defined meta:name="OVERHEIDop.locatietype/OVERHEIDop.gebiedsmarkering">Punt</meta:user-defined>
    <meta:user-defined meta:name="DC.title">Verlengen beslistermijn vergunning Voorstraat 34, 9291 CK Koll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376</meta:user-defined>
    <meta:user-defined meta:name="OVERHEIDop.GmbID/DC.identifier">gmb-2026-384376</meta:user-defined>
    <meta:user-defined meta:name="OVERHEIDop.versieInformatie"/>
  </office:meta>
</office:document-meta>
</file>