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f4dedc16-cbb1-4dd9-820e-4c947efc22a2.png" manifest:media-type="image/x-eps"/>
  <manifest:file-entry manifest:full-path="Pictures/afb9413277if18cbd97-aa7b-4082-ab76-d9d2f6936a5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Aymar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25</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Aymaradreef</text:span> (ter hoogte van de Japurádreef en Amazonedreef; wegvak tussen Amazone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f4dedc16-cbb1-4dd9-820e-4c947efc22a2.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47.10000000000002mm" svg:height="111.4mm"><draw:image xlink:href="Pictures/afb9413277if18cbd97-aa7b-4082-ab76-d9d2f6936a59.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3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ymaradreef (ter hoogte van de Japurádreef en Amazonedreef; wegvak tussen Amazonedreef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25</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ymaradreef, Overvecht, Intrekken begin en einde 30 zone, Verkeersmaatregelen Gemeente Utrecht</meta:user-defined>
    <meta:user-defined meta:name="DCTERMS.W3CDTF/DCTERMS.available">2026-08-13</meta:user-defined>
    <meta:user-defined meta:name="OVERHEIDop.externeBijlage">bebordingsplan|exb-2026-28688</meta:user-defined>
    <meta:user-defined meta:name="DCTERMS.W3CDTF/OVERHEIDop.jaargang">2026</meta:user-defined>
    <meta:user-defined meta:name="OVERHEIDop.publicationIssue">384373</meta:user-defined>
    <meta:user-defined meta:name="OVERHEIDop.GmbID/DC.identifier">gmb-2026-384373</meta:user-defined>
    <meta:user-defined meta:name="OVERHEIDop.versieInformatie"/>
  </office:meta>
</office:document-meta>
</file>