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nri Polaklaan 17-2 1018CP Amsterdam, Henri Polaklaan 17-H 1018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in de voorgevel van het gebouw ten behoeve van de woningen</text:p>
            <text:p text:style-name="common-al">Besluit: verleend</text:p>
            <text:p text:style-name="common-al">Besluit verzonden op: 11-08-2026</text:p>
            <text:p text:style-name="common-al">Zaakadres: Henri Polaklaan 17-2 1018CP Amsterdam, Henri Polaklaan 17-H 1018CP Amsterdam</text:p>
            <text:p text:style-name="common-al">Zaaknummer: Z2026-033693</text:p>
            <text:p text:style-name="common-al">DSO-nummer: 20260728005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369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3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693</meta:user-defined>
    <meta:user-defined meta:name="DCTERMS.abstract">wijzigen van de kozijnen in de voorgevel van het gebouw ten behoeve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Henri Polaklaan 17-2 1018CP Amsterdam, Henri Polaklaan 17-H 1018CP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64</meta:user-defined>
    <meta:user-defined meta:name="OVERHEIDop.GmbID/DC.identifier">gmb-2026-384364</meta:user-defined>
    <meta:user-defined meta:name="OVERHEIDop.versieInformatie"/>
  </office:meta>
</office:document-meta>
</file>