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Veursestraatweg 116 te Leidsch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Leidschendam-Voorburg kennis van de ontvangst op 24 juli 2026 van een melding zoals bedoeld in hoofdstuk 4 van het Besluit activiteiten leefomgeving (Bal). De melding betreft het <text:span text:style-name="nadrukvet">wijzigen</text:span> van de op 30 april 2026, kenmerk 2026043001186, ingediende melding m.b.t. het toepassen van actieve koeling bij een gesloten bodemenergiesysteem. De locatie betreft <text:span text:style-name="nadrukvet">Veursestraatweg 116, 2265 CG te Leidschendam</text:span>.</text:p>
            <text:p text:style-name="common-al">De melding is gedaan voor de volgende milieubelastende activiteit(en): gesloten bodemenergiesysteem. De melding is geregistreerd met het zaaknummer <text:span text:style-name="nadrukvet">01178018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43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eidschendam-Voor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wijzigen van de op 30 april 2026, kenmerk 2026043001186, ingediende melding m.b.t. het toepassen van actieve koeling bij een gesloten bodemenergiesysteem.</meta:user-defined>
    <dc:language>nl</dc:language>
    <meta:user-defined meta:name="OVERHEIDop.locatietype/OVERHEIDop.gebiedsmarkering">Adres</meta:user-defined>
    <meta:user-defined meta:name="DC.title">Kennisgeving melding milieubelastende activiteit(en), Veursestraatweg 116 te Leidschen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63</meta:user-defined>
    <meta:user-defined meta:name="OVERHEIDop.GmbID/DC.identifier">gmb-2026-384363</meta:user-defined>
    <meta:user-defined meta:name="OVERHEIDop.versieInformatie"/>
  </office:meta>
</office:document-meta>
</file>