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ijdelijke gefaseerde afsluitingen Kwadijk</text:p>
      <text:section text:name="regeling_id1-3-2" text:style-name="regeling">
        <text:section text:name="aanhef_id1-3-2-1" text:style-name="aanhef">
          <text:section text:name="context_id1-3-2-1-1" text:style-name="context">
            <text:p text:style-name="context.al">Burgemeester en wethouders der gemeente Edam-Volendam</text:p>
            <text:p text:style-name="context_bottom"/>
          </text:section>
          <text:p text:style-name="aanhef_wie">Gelet op:</text:p>
          <text:p text:style-name="aanhef_wie">Het bepaalde in artikel 15, eerste lid en artikel 18, eerste lid onder d, van de Wegenverkeerswet 1994, het Besluit administratieve bepalingen inzake het wegverkeer (BABW) en het Reglement verkeersregels en verkeerstekens 1990;</text:p>
          <text:p text:style-name="aanhef_wie">de Mandaatregeling Edam-Volendam d.d. 29-03-2022, waarmee het college van burgemeester en wethouders de bevoegdheid tot het nemen van verkeersbesluiten heeft gemandateerd aan het hoofd van de afdeling Openbare Werken.</text:p>
          <text:p text:style-name="aanhef_wie">Daaruit in het bijzonder de volgende bepalingen:</text:p>
          <text:p text:style-name="aanhef_wie">•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aanhef_wie">•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aanhef_wie">•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text:p>
          <text:p text:style-name="aanhef_wie">• Artikel 37 van het BABW geeft aan dat de tijdelijke plaatsing van verkeersborden en de tijdelijke maatregelen geschieden krachtens een verkeersbesluit indien de omstandigheden die tot de tijdelijke plaatsing of tot de tijdelijke maatregel leiden van langere duur zijn dan vier maanden dan wel zich regelmatig voordoen.</text:p>
          <text:p text:style-name="aanhef_wie">• Artikel 2 van de Wegenverkeerswet noemt de volgende doelen:</text:p>
          <text:p text:style-name="aanhef_wie">1. In eerste instantie:</text:p>
          <text:p text:style-name="aanhef_wie">a. het verzekeren van de veiligheid op de weg;</text:p>
          <text:p text:style-name="aanhef_wie">b. het beschermen van weggebruikers en passagiers;</text:p>
          <text:p text:style-name="aanhef_wie">c. het in stand houden van de weg en het waarborgen van de bruikbaarheid daarvan;</text:p>
          <text:p text:style-name="aanhef_wie">d. het zoveel mogelijk waarborgen van de vrijheid van het verkeer.</text:p>
          <text:p text:style-name="aanhef_wie">2. In tweede instantie ook voor:</text:p>
          <text:p text:style-name="aanhef_wie">a. het voorkomen of beperken van door het verkeer veroorzaakte overlast, hinder of schade alsmede de gevolgen voor het milieu, bedoeld in de Wet milieubeheer;</text:p>
          <text:p text:style-name="aanhef_wie">b. het voorkomen of beperken van door het verkeer veroorzaakte aantasting van het karakter of van de functie van objecten of gebieden.</text:p>
          <text:section text:name="considerans_id1-3-2-1-19" text:style-name="considerans">
            <text:p text:style-name="tussenkopcur">
            <text:span text:style-name="nadrukvet">Overwegingen ten aanzien van het besluit</text:span>
          </text:p>
            <text:p text:style-name="considerans.al">dat vanaf maandag 10 augustus 2026 werkzaamheden van start gaan aan de Kwadijk en Stationsweg te Kwadijk ten behoeve van het verzwaren van het elektriciteitsnet;</text:p>
            <text:p text:style-name="considerans.al">dat wegens de veiligheid en uitvoerbaarheid van de werkzaamheden een afsluiting van de Kwadijk benodigd is, welke gefaseerd per werkvak doorschuift te beginnen vanaf Kwadijk 160 richting Kwadijk 1;</text:p>
            <text:p text:style-name="considerans.al">dat de periode waarin de wegafsluitingen van kracht zijn langer duurt dan vier maanden;</text:p>
            <text:p text:style-name="considerans.al">dat op de Stationsweg geen volledige afsluiting plaatsvindt; </text:p>
            <text:p text:style-name="considerans.al">dat de wegafsluitingen niet gelden voor (brom)fietsers en voetgangers;</text:p>
            <text:p text:style-name="considerans.al">dat tussen de Oostdijk en Durkweg een geslotenverklaring van kracht is, waarbij bestemmingsverkeer wordt uitgezonderd;</text:p>
            <text:p text:style-name="considerans.al">dat de geslotenverklaring tussen de Oostdijk en Durkweg niet van kracht zal zijn tijdens de afzetting;</text:p>
            <text:p text:style-name="considerans.al">dat een werkvak nooit meer dan 80 meter mag bedragen wegens de bereikbaarheid van nood- en hulpdiensten;</text:p>
            <text:p text:style-name="considerans.al">dat zowel buiten de werktijden, te kennen van 07:00 tot 16:00 uur, als na afronding van een werkvak het betreffende gebied direct toegankelijk wordt verklaard voor al het overige verkeer;</text:p>
            <text:p text:style-name="considerans.al">dat overleg heeft plaatsgevonden met de gemandateerde van de korpschef van politie, waarbij te kennen is gegeven dat met het voorgestelde verkeersbesluit wordt ingestemd;</text:p>
            <text:p text:style-name="considerans.al">dat gezien de overwegingen is besloten om een gefaseerde geslotenverklaring in te stellen op de Kwadijk ten behoeve van werkzaamheden aan het elektriciteitsnet, door het plaatsen van het bord C1 uit bijlage 1 van het Reglement Verkeersregels en Verkeerstekens 1990.</text:p>
            <text:p text:style-name="considerans_bottom"/>
          </text:section>
          <text:section text:name="afkondiging_id1-3-2-1-20"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tijdelijk en gefaseerd afsluiten van de Kwadijk door het plaatsen van het bord C1 uit bijlage 1 van het Reglement Verkeersregels en Verkeerstekens 1990 (RVV 1990), waarbij de afsluiting nooit meer dan 80 meter bedraagt;</text:p>
            <text:p text:style-name="common-al">het tijdelijk buiten werking stellen van de geslotenverklaring voor gemotoriseerd verkeer uitgezonderd bestemmingsverkeer, tussen de Oostdijk en Durkweg, door het afplakken van het bord C12 uit bijlage 1 van het Reglement Verkeersregels en Verkeerstekens 1990 (RVV 1990);</text:p>
            <text:p text:style-name="last-al">de afsluiting is enkel van kracht tijdens werktijden, te kennen van 07:00 tot 16:00 uur.</text:p>
            <text:p text:style-name="tekst_bottom"/>
          </text:section>
        </text:section>
        <text:section text:name="regeling-sluiting_id1-3-2-3" text:style-name="regeling-sluiting">
          <text:section text:name="gegeven_id1-3-2-3-1" text:style-name="gegeven">
            <text:p text:style-name="dagtekening">
            <text:span text:style-name="plaats">Volendam</text:span>
            <text:span text:style-name="datum">13-08-2026</text:span>
          </text:p>
          </text:section>
          <text:section text:name="ondertekening_id1-3-2-3-2">
            <text:p><text:span text:style-name="functie">Het college van burgemeester en wethouders van de gemeente Edam-Volendam</text:span></text:p>
            <text:p><text:span text:style-name="deze">Namens deze,</text:span></text:p>
            <text:p><text:span text:style-name="ondertekening_naam">
            <text:span text:style-name="voornaam">L.</text:span>
            <text:span text:style-name="achternaam">Boekel</text:span>
          </text:span></text:p>
            <text:p><text:span text:style-name="functie">Hoofd van de afdeling Openbare Werken</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langhebbenden kunnen op grond van artikel 7.1 van de Algemene wet bestuursrecht binnen zes weken na deze publicatie, hiertegen een bezwaarschrift indienen bij burgemeester en wethouders, postbus 180, 1130 AD Volendam.</text:p>
          <text:p text:style-name="bezwaarschrift_al">Daarnaast kan op grond van artikel 8.81 van genoemde wet, indien onverwijlde spoed, gelet op de betrokken belangen, dat vereist, de voorzieningenrechter te Haarlem worden verzocht een voorlopige voorziening te treffen.</text:p>
          <text:p text:style-name="bezwaarschrift_al">U kunt ook digitaal een voorlopige voorziening aanvragen bij genoemde rechtbank via www.loket.rechtspraak.nl. Daarvoor moet u wel beschikken over een elektronische handtekening (DigiD).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8436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dam-Volendam</meta:user-defined>
    <meta:user-defined meta:name="OVERHEID.Gemeente/OVERHEID.authority">Edam-Volendam</meta:user-defined>
    <meta:user-defined meta:name="OVERHEID.Informatietype/DC.type">officiële publicatie</meta:user-defined>
    <meta:user-defined meta:name="OVERHEIDop.Rubriek/DC.type">verkeersbesluit of -mededeling</meta:user-defined>
    <meta:user-defined meta:name="OVERHEID.Gemeente/DCTERMS.publisher">Edam-Volendam</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37 van het BABW</meta:user-defined>
    <meta:user-defined meta:name="DCTERMS.alternative">Gemeente Edam-Volendam - Tijdelijke gefaseerde afsluitingen Kwadijk - Kwadijk</meta:user-defined>
    <meta:user-defined meta:name="OVERHEIDvb.Wegcategorie/OVERHEIDvb.wegcategorie">Erftoegangsweg binnen de bebouwde kom</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DCTERMS.abstract">Gefaseerde afsluitingen van de Kwadijk wegens werkzaamheden ten behoeve van de verzwaring van het elektriciteitsnet. </meta:user-defined>
    <meta:user-defined meta:name="OVERHEIDop.verkeersbordcode">C1</meta:user-defined>
    <meta:user-defined meta:name="OVERHEIDop.verkeersbordcode">C12</meta:user-defined>
    <meta:user-defined meta:name="OVERHEIDop.verkeersbordcode">J16</meta:user-defined>
    <dc:language>nl</dc:language>
    <meta:user-defined meta:name="OVERHEIDop.locatietype/OVERHEIDop.gebiedsmarkering">Lijn</meta:user-defined>
    <meta:user-defined meta:name="DC.title">Verkeersbesluit -Tijdelijke gefaseerde afsluitingen Kwadijk</meta:user-defined>
    <meta:user-defined meta:name="DCTERMS.W3CDTF/DCTERMS.available">2026-08-13</meta:user-defined>
    <meta:user-defined meta:name="DCTERMS.W3CDTF/OVERHEIDop.jaargang">2026</meta:user-defined>
    <meta:user-defined meta:name="OVERHEIDop.publicationIssue">384362</meta:user-defined>
    <meta:user-defined meta:name="OVERHEIDop.GmbID/DC.identifier">gmb-2026-384362</meta:user-defined>
    <meta:user-defined meta:name="OVERHEIDop.versieInformatie"/>
  </office:meta>
</office:document-meta>
</file>