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rendag Welgelegen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1 augustus 2026</text:p>
            <text:p text:style-name="common-al">Omschrijving: Burendag Welgelegen</text:p>
            <text:p text:style-name="common-al">Locatie: Burgemeester Jhr. Quarles van Uffordlaan 123, 7321 ZN Apeldoorn</text:p>
            <text:p text:style-name="common-al">Zaaknummer: 02006330387</text:p>
            <text:p text:style-name="common-al">Datum evenement: 26 september 2026</text:p>
            <text:p text:style-name="common-al">Tijdstip evenement: 15:00 uur tot 17:00 uur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43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30387</meta:user-defined>
    <dc:language>nl</dc:language>
    <meta:user-defined meta:name="OVERHEIDop.locatietype/OVERHEIDop.gebiedsmarkering">Punt</meta:user-defined>
    <meta:user-defined meta:name="DC.title">Besluit evenementenvergunning burendag Welgelegen 26 september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59</meta:user-defined>
    <meta:user-defined meta:name="OVERHEIDop.GmbID/DC.identifier">gmb-2026-384359</meta:user-defined>
    <meta:user-defined meta:name="OVERHEIDop.versieInformatie"/>
  </office:meta>
</office:document-meta>
</file>