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bouwbord VDG Echt aan Fahrenheitweg 26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241 / Aanvraag omgevingsvergunning / Fahrenheitweg 26, 6101 WR te Echt / Echt-Susteren / ingekomen 22 juli 2026 / het plaatsen van een bouwbord VDG Echt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3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241 </meta:user-defined>
    <dc:language>nl</dc:language>
    <meta:user-defined meta:name="OVERHEIDop.locatietype/OVERHEIDop.gebiedsmarkering">Adres</meta:user-defined>
    <meta:user-defined meta:name="DC.title">Aanvraag vergunning voor het plaatsen van een bouwbord VDG Echt aan Fahrenheitweg 26 te 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55</meta:user-defined>
    <meta:user-defined meta:name="OVERHEIDop.GmbID/DC.identifier">gmb-2026-384355</meta:user-defined>
    <meta:user-defined meta:name="OVERHEIDop.versieInformatie"/>
  </office:meta>
</office:document-meta>
</file>