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de woonfunctie aan Haverterpoort 9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209 / Aanvraag omgevingsvergunning / Haverterpoort 9, 6118 CE te Nieuwstadt / Echt-Susteren / ingekomen 5 augustus 2026 / het uitbreiden van de woonfunctie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3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209 </meta:user-defined>
    <dc:language>nl</dc:language>
    <meta:user-defined meta:name="OVERHEIDop.locatietype/OVERHEIDop.gebiedsmarkering">Adres</meta:user-defined>
    <meta:user-defined meta:name="DC.title">Aanvraag vergunning voor het uitbreiden van de woonfunctie aan Haverterpoort 9 te Nieuwstad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52</meta:user-defined>
    <meta:user-defined meta:name="OVERHEIDop.GmbID/DC.identifier">gmb-2026-384352</meta:user-defined>
    <meta:user-defined meta:name="OVERHEIDop.versieInformatie"/>
  </office:meta>
</office:document-meta>
</file>