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parkeerplaatsen voor het opladen van elektrische voertuigen op de volgende locaties: Koetshuis, Poorthuis, Jachthuis en Donjon te Scherpenzeel</text:p>
      <text:section text:name="regeling_id1-3-2" text:style-name="regeling">
        <text:section text:name="aanhef_id1-3-2-1" text:style-name="aanhef">
          <text:section text:name="context_id1-3-2-1-1" text:style-name="context">
            <text:p text:style-name="context.al">20260813</text:p>
            <text:p text:style-name="context_bottom"/>
          </text:section>
          <text:p text:style-name="aanhef_wie">Burgemeester en wethouders van Scherpenzeel</text:p>
          <text:section text:name="considerans_id1-3-2-1-3" text:style-name="considerans">
            <text:p text:style-name="tussenkopcur">
            <text:span text:style-name="nadrukvet">Gelet op</text:span>
          </text:p>
            <text:p text:style-name="tussenkopcur">- Artikel 15, lid 1 van de Wegenverkeerswet 1994 (WVW 1994) waarin staat dat een verkeersbesluit dient te worden genomen voor de plaatsing van de in artikel 12 van het Besluit administratieve bepalingen inzake het wegverkeer (BABW) opgenomen verkeerstekens, evenals voor onderborden voor zover daardoor een gebod of verbod ontstaat of wordt gewijzigd;</text:p>
            <text:p text:style-name="tussenkopcur">- Artikel 18, eerste lid, onder d, van de WVW 1994 waarin verwoord wordt dat het college van burgemeester en wethouders het bevoegd gezag is voor het nemen van een verkeersbesluit;</text:p>
            <text:p text:style-name="tussenkopcur">- Artikel 12 onder a. van het BABW ingevolge de plaatsing van verkeersbord E08o, met een tekstonderbord, van bijlage 1 van het Reglement Verkeersregels en Verkeerstekens (RVV 1990);</text:p>
            <text:p text:style-name="tussenkopcur">- Het Mandaatbesluit Scherpenzeel 2025.</text:p>
            <text:p text:style-name="tussenkopcur"/>
            <text:p text:style-name="tussenkopcur">
            <text:span text:style-name="nadrukvet">Overwegingen ten aanzien van het besluit</text:span>
          </text:p>
            <text:p text:style-name="considerans.al">- Dat met dit verkeersbesluit wordt beoogd:</text:p>
            <text:p text:style-name="considerans.al">a. het verzekeren van de veiligheid op de weg (artikel 2, lid 1. onder a. van de WVW 1994);</text:p>
            <text:p text:style-name="considerans.al">b. het voorkomen of beperken van door het verkeer veroorzaakte overlast, hinder of schade alsmede de gevolgen voor het milieu, bedoeld in de Wet milieubeheer (artikel 2, lid 2. onder a. van de WVW 1994);</text:p>
            <text:p text:style-name="considerans.al">c. het bevorderen van een doelmatig of zuinig energiegebruik in de vorm van het reduceren van milieuvervuiling door uitlaatgassen CO2, NO2 en fijnstof (artikel 2, lid 3. onder a. van de WVW 1994).</text:p>
            <text:p text:style-name="considerans.al">- Dat de aan te wijzen locaties in beheer en eigendom zijn bij de gemeente Scherpenzeel;</text:p>
            <text:p text:style-name="considerans.al">- Dat het wenselijk is oplaadpunten te faciliteren en daarom parkeervakken te reserveren voor het opladen van elektrische auto’s. Dat hiertoe bebording dient te worden geplaatst die kenbaar maakt dat het betreffende parkeervak gereserveerd is voor het opladen van elektrische auto’s;</text:p>
            <text:p text:style-name="considerans.al">- Dat hiertoe bebording dient te worden geplaatst die kenbaar maakt dat het betreffende parkeervak gereserveerd is voor het opladen van elektrische auto’s;</text:p>
            <text:p text:style-name="considerans.al">- Dat dit besluit wordt genomen conform de vigerende “Beleidsregels Plaatsen van laadpunten voor elektrische voertuigen op openbaar terrein” van de gemeente Scherpenzeel;</text:p>
            <text:p text:style-name="considerans.al">- Dat overeenkomstig artikel 24 van het BABW overleg is gepleegd met de (verkeersadviseur van) de politie hetgeen geresulteerd heeft in een positief advies;</text:p>
            <text:p text:style-name="considerans.al">- Dat de bekendmaking van het onderhavige verkeersbesluit wordt gepubliceerd in het elektronisch Gemeenteblad.</text:p>
            <text:p text:style-name="considerans.al"/>
            <text:p text:style-name="considerans.al">
            <text:span text:style-name="nadrukvet">Motivering</text:span>
          </text:p>
            <text:p text:style-name="considerans.al">Duurzaamheid: de concessie publieke laadinfrastructuur Gelderland-Overijssel draagt bij aan de ge- meentelijke duurzaamheidsdoelstellingen. Als gemeente willen we de CO2-uitstoot zo veel mogelijk terugdringen, zodat we in 2030 55% CO2 besparen en in 2050 energieneutraal zijn. Elektrisch rijden draagt bij aan minder uitstoot van CO2. Door het plaatsen van oplaadpunten in de openbare ruimte wordt elektrisch rijden mogelijk/makkelijk gemaakt voor elke inwoner in de gemeente Scherpenzeel.</text:p>
            <text:p text:style-name="considerans.al"/>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I. Door plaatsing van het verkeersbord model E08c met onderbord “opladen elektrische voertuigen” tot het aanwijzen van de volgende openbare parkeerplaats als parkeergelegenheid bestemd voor het opladen van elektrische auto’s:</text:p>
            <text:p text:style-name="common-al">1. Koetshuis nabij huisnummer 21, 2 parkeervakken</text:p>
            <text:p text:style-name="common-al">2. Poorthuis nabij huisnummer 13, 2 parkeervakken</text:p>
            <text:p text:style-name="common-al">3. Jachthuis nabij huisnummer 14, 2 parkeervakken</text:p>
            <text:p text:style-name="common-al">4. Donjon nabij huisnummer 13, 2 parkeervakken</text:p>
            <text:p text:style-name="common-al">II. Door plaatsing van (een) onderbord met (een) pijl(en) aan te geven welk parkeervak gebruikt kan worden als parkeergelegenheid voor het opladen van elektrische auto’s.</text:p>
            <text:p text:style-name="common-al">Bijlage 1: Situatieschets aangewezen parkeerplaatsen Koetshuis.</text:p>
            <text:p text:style-name="common-al">Bijlage 2: Situatieschets aangewezen parkeerplaatsen Poorthuis.</text:p>
            <text:p text:style-name="common-al">Bijlage 3: Situatieschets aangewezen parkeerplaatsen Jachthuis.</text:p>
            <text:p text:style-name="common-al">Bijlage 4: Situatieschets aangewezen parkeerplaatsen Donjon.</text:p>
            <text:p text:style-name="last-al"/>
            <text:p text:style-name="tekst_bottom"/>
          </text:section>
        </text:section>
        <text:section text:name="regeling-sluiting_id1-3-2-3" text:style-name="regeling-sluiting">
          <text:section text:name="gegeven_id1-3-2-3-1" text:style-name="gegeven">
            <text:p text:style-name="dagtekening">
            <text:span text:style-name="plaats">Scherpenzeel,</text:span>
            <text:span text:style-name="datum">13 augustus 2026</text:span>
          </text:p>
          </text:section>
          <text:section text:name="ondertekening_id1-3-2-3-2">
            <text:p><text:span text:style-name="deze">Namens deze,</text:span></text:p>
          </text:section>
          <text:section text:name="ondertekening_id1-3-2-3-3"/>
          <text:section text:name="ondertekening_id1-3-2-3-4">
            <text:p><text:span text:style-name="deze"/></text:p>
            <text:p><text:span text:style-name="ondertekening_naam">
            <text:span text:style-name="voornaam">J.</text:span>
            <text:span text:style-name="achternaam">Den Hartog</text:span>
          </text:span></text:p>
            <text:p><text:span text:style-name="functie">Sr. Beleidsmedewerker Verkeer, Beleidsteam Leefomgeving</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an tegen dit besluit binnen zes weken na dag van bekendmaking bezwaar worden gemaakt. Het bezwaarschrift moet worden gericht aan het college van burgemeester en wethouders van Scherpenzeel, Postbus 100, 3925 ZJ in Scherpenzeel. U kunt ook digitaal uw bezwaar indienen bij ons via het contactformulier. Het indienen van een bezwaarschrift schorst de werking van het besluit waartegen het gericht is niet. </text:p>
          <text:p text:style-name="bezwaarschrift_al">Het bezwaarschrift dient te zijn ondertekend en het volgende te bevatten:</text:p>
          <text:p text:style-name="bezwaarschrift_al">a. De naam en het adres van de indiener;</text:p>
          <text:p text:style-name="bezwaarschrift_al">b. De datum van verzending;</text:p>
          <text:p text:style-name="bezwaarschrift_al">c. Een omschrijving van het besluit waartegen het bezwaar is gericht;</text:p>
          <text:p text:style-name="bezwaarschrift_al">d. De gronden van het bezwaar.</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erpenzeel</text:p>
            </table:table-cell>
            <table:table-cell office:value-type="string" table:style-name="header.C">
              <text:p text:style-name="headerright"><text:span text:style-name="nr">Nr. 3843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Scherpenzeel</meta:user-defined>
    <meta:user-defined meta:name="OVERHEID.Gemeente/OVERHEID.authority">Scherpenzeel</meta:user-defined>
    <meta:user-defined meta:name="OVERHEID.Informatietype/DC.type">officiële publicatie</meta:user-defined>
    <meta:user-defined meta:name="OVERHEIDop.Rubriek/DC.type">verkeersbesluit of -mededeling</meta:user-defined>
    <meta:user-defined meta:name="OVERHEID.Gemeente/DCTERMS.publisher">Scherpenzeel</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Scherpenzeel - Vkb e-laadpunt De Nieuwe Koepel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715</meta:user-defined>
    <meta:user-defined meta:name="DCTERMS.abstract">De Nieuwe Koepel Aanwijzen parkeerplaatsen voor het opladen van elektrische voertuigen nabij de volgende locaties: Koetshuis 21, Poorthuis 13, Jachthuis 14, Donjon 13 te Scherpenzeel.</meta:user-defined>
    <meta:user-defined meta:name="OVERHEIDop.verkeersbordcode">E1000</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keersbesluit aanwijzen parkeerplaatsen voor het opladen van elektrische voertuigen op de volgende locaties: Koetshuis, Poorthuis, Jachthuis en Donjon te Scherpenzeel</meta:user-defined>
    <meta:user-defined meta:name="DCTERMS.W3CDTF/DCTERMS.available">2026-08-13</meta:user-defined>
    <meta:user-defined meta:name="OVERHEIDop.externeBijlage">Bijlage 1_situatieschets Koetshuis|exb-2026-28683</meta:user-defined>
    <meta:user-defined meta:name="OVERHEIDop.externeBijlage">Bijlage 2_situatieschets Koetshuis|exb-2026-28684</meta:user-defined>
    <meta:user-defined meta:name="OVERHEIDop.externeBijlage">Bijlage 3_situatieschets Jachthuis|exb-2026-28685</meta:user-defined>
    <meta:user-defined meta:name="OVERHEIDop.externeBijlage">Bijlage 4_situatieschets Donjon|exb-2026-28686</meta:user-defined>
    <meta:user-defined meta:name="DCTERMS.W3CDTF/OVERHEIDop.jaargang">2026</meta:user-defined>
    <meta:user-defined meta:name="OVERHEIDop.publicationIssue">384351</meta:user-defined>
    <meta:user-defined meta:name="OVERHEIDop.GmbID/DC.identifier">gmb-2026-384351</meta:user-defined>
    <meta:user-defined meta:name="OVERHEIDop.versieInformatie"/>
  </office:meta>
</office:document-meta>
</file>