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uitvoeren van verbouwingswerkzaamheden aan Palmbrugweg 12 te Ec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Echt-Susteren maken bekend dat zij de volgende aanvraag voor een omgevingsvergunning hebben ontvangen:</text:p>
            <text:p text:style-name="common-al">Z2026-00011025 / Aanvraag omgevingsvergunning / Palmbrugweg 12, 6101 AJ te Echt / Echt-Susteren / ingekomen 30 juli 2026 / het uitvoeren van verbouwingswerkzaamheden</text:p>
            <text:p text:style-name="common-al">
            <text:span text:style-name="nadrukvet">
              <text:span text:style-name="nadrukondlijn">Attentie</text:span>
            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common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8435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5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5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11025 </meta:user-defined>
    <dc:language>nl</dc:language>
    <meta:user-defined meta:name="OVERHEIDop.locatietype/OVERHEIDop.gebiedsmarkering">Adres</meta:user-defined>
    <meta:user-defined meta:name="DC.title">Aanvraag vergunning voor het uitvoeren van verbouwingswerkzaamheden aan Palmbrugweg 12 te Ech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350</meta:user-defined>
    <meta:user-defined meta:name="OVERHEIDop.GmbID/DC.identifier">gmb-2026-384350</meta:user-defined>
    <meta:user-defined meta:name="OVERHEIDop.versieInformatie"/>
  </office:meta>
</office:document-meta>
</file>