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insengracht 251A 1016G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stellen van de fundering, het uitbreiden van de kelder en het wijzigen van de indeling ten behoeve van de woonfunctie</text:p>
            <text:p text:style-name="common-al">Besluit: verleend</text:p>
            <text:p text:style-name="common-al">Besluit verzonden op: 10-08-2026</text:p>
            <text:p text:style-name="common-al">Zaakadres: Prinsengracht 251A 1016GV Amsterdam</text:p>
            <text:p text:style-name="common-al">Zaaknummer: Z2026-000564</text:p>
            <text:p text:style-name="common-al">DSO-nummer: 202601060145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0564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3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564</meta:user-defined>
    <meta:user-defined meta:name="DCTERMS.abstract">herstellen van de fundering, het uitbreiden van de kelder en het wijzigen van de indeling ten behoeve van de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insengracht 251A 1016GV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48</meta:user-defined>
    <meta:user-defined meta:name="OVERHEIDop.GmbID/DC.identifier">gmb-2026-384348</meta:user-defined>
    <meta:user-defined meta:name="OVERHEIDop.versieInformatie"/>
  </office:meta>
</office:document-meta>
</file>