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een functiewijziging van de eerste verdieping op de locatie Kerkweg 20 te Heemskerk, ingekomen 9 juli 2026, DSO nummer 2026070901367, zaaknummer ODIJ-Z-26-18521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een functiewijziging van de eerste verdieping op de locatie Kerkweg 20 te Heemskerk. </text:p>
            <text:p text:style-name="common-al"/>
            <text:p text:style-name="common-al">Bij de bekendmaking van de aanvraag van de vergunning op 3 augustus 2026 is abusievelijk geen locatie vermeld.</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3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 </text:p>
            <text:p text:style-name="common-al"/>
            <text:p text:style-name="common-al">
            <text:span text:style-name="nadrukvet">Heeft u vragen over de aanvraag van de vergunning? </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43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emskerk</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211</meta:user-defined>
    <dc:language>nl</dc:language>
    <meta:user-defined meta:name="OVERHEIDop.locatietype/OVERHEIDop.gebiedsmarkering">Adres</meta:user-defined>
    <meta:user-defined meta:name="DC.title">Rectificatie: Aanvraag vergunning voor een functiewijziging van de eerste verdieping op de locatie Kerkweg 20 te Heemskerk, ingekomen 9 juli 2026, DSO nummer 2026070901367, zaaknummer ODIJ-Z-26-185211</meta:user-defined>
    <meta:user-defined meta:name="DCTERMS.W3CDTF/DCTERMS.available">2026-08-13</meta:user-defined>
    <meta:user-defined meta:name="DCTERMS.W3CDTF/OVERHEIDop.jaargang">2026</meta:user-defined>
    <meta:user-defined meta:name="OVERHEIDop.publicationIssue">384347</meta:user-defined>
    <meta:user-defined meta:name="OVERHEIDop.GmbID/DC.identifier">gmb-2026-384347</meta:user-defined>
    <meta:user-defined meta:name="OVERHEIDop.versieInformatie"/>
  </office:meta>
</office:document-meta>
</file>