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’Burendag Gulickspark Susteren’ op 26 september 2026 van 14.00 uur tot 23.00 uur aan Gulickspark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0709 / Verleende ontheffing Alcoholwet / Gulickspark te Susteren / Echt-Susteren / bekendgemaakt op 3 augustus 2026 / het zonder vergunning verstrekken van zwak-alcoholhoudende drank tijdens het evenement ’Burendag Gulickspark Susteren’ op 26 september 2026 van 14.00 uur tot 23.00 uur / Activiteit: Ontheffing Alcoholwet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13 augustus 2026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3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Z2026-00010709 </meta:user-defined>
    <dc:language>nl</dc:language>
    <meta:user-defined meta:name="OVERHEIDop.locatietype/OVERHEIDop.gebiedsmarkering">Weg</meta:user-defined>
    <meta:user-defined meta:name="DC.title">Ontheffing voor het zonder vergunning verstrekken van zwak-alcoholhoudende drank tijdens het evenement ’Burendag Gulickspark Susteren’ op 26 september 2026 van 14.00 uur tot 23.00 uur aan Gulickspark te Sust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42</meta:user-defined>
    <meta:user-defined meta:name="OVERHEIDop.GmbID/DC.identifier">gmb-2026-384342</meta:user-defined>
    <meta:user-defined meta:name="OVERHEIDop.versieInformatie"/>
  </office:meta>
</office:document-meta>
</file>