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oor kermis Heythuysen van 12 t/m 16 september 2026 , Hetyhuysen, omg. Dorpstraat, Vlasstraat, Vlasstraat Parkeerplaats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Leudal maakt bekend dat zij de evenementenvergunning heeft verleend voor kermis Heythuysen van 12 t/m 16 september 2026 op locatie Hetyhuysen, omg. Dorpstraat, Vlasstraat, Vlasstraat Parkeerplaats .</text:p>
            <text:p text:style-name="common-al">12 september 2026 van 15:00 uur tot 01:00 uur</text:p>
            <text:p text:style-name="common-al">13 september 2026 van 14:00 uur tot 01:00 uur</text:p>
            <text:p text:style-name="common-al">14 en 15 september 2026 van 15:00 uur tot 24:00 uur</text:p>
            <text:p text:style-name="common-al">16 september 2026 van 15:00 uur tot 23:00 uur</text:p>
            <text:p text:style-name="common-al">De evenementenvergunning is geregistreerd onder zaaknummer Z2026-00001175 voor de volgende activiteit(en):</text:p>
            <text:list text:style-name="id1-3-2-1-1-7">
              <text:list-item text:style-override="id1-3-2-1-1-7-1">
                <text:number>•</text:number>
                <text:p text:style-name="al">evenement</text:p>
              </text:list-item>
            </text:list>
            <text:p text:style-name="common-al">Het besluit is op 11 augustus 2026 verzonden.</text:p>
            <text:p text:style-name="common-al">
            <text:span text:style-name="nadrukvet">Bent u het niet eens met het besluit?</text:span>
          </text:p>
            <text:p text:style-name="common-al">U kunt de gemeente laten weten dat u het niet eens bent met het besluit. Dit heet bezwaar maken. U kunt bezwaar maken als het besluit tegen uw belangen ingaat. Vermeldt u daarbij het hierboven genoemde zaaknummer. U kunt tot 6 weken na het verzenden van het besluit bezwaar indienen tegen dit besluit. In deze periode kunt u ook de documenten met informatie over het besluit bekijken.</text:p>
            <text:p text:style-name="last-al">Voor meer informatie kunt u contact opnemen via APV@leudal.nl of telefoonnummer (0475) 85 90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udal</text:p>
            </table:table-cell>
            <table:table-cell office:value-type="string" table:style-name="header.C">
              <text:p text:style-name="headerright"><text:span text:style-name="nr">Nr. 38434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4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4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udal</meta:user-defined>
    <meta:user-defined meta:name="OVERHEID.Informatietype/DC.type">officiële publicatie</meta:user-defined>
    <meta:user-defined meta:name="OVERHEID.Gemeente/DCTERMS.publisher">Leudal</meta:user-defined>
    <meta:user-defined meta:name="OVERHEID.Gemeente/OVERHEID.authority">Leudal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1175</meta:user-defined>
    <meta:user-defined meta:name="DCTERMS.abstract">Betreft: Besluit evenementenvergunning</meta:user-defined>
    <dc:language>nl</dc:language>
    <meta:user-defined meta:name="OVERHEIDop.locatietype/OVERHEIDop.gebiedsmarkering">Vlak</meta:user-defined>
    <meta:user-defined meta:name="DC.title">Besluit evenementenvergunning voor kermis Heythuysen van 12 t/m 16 september 2026 , Hetyhuysen, omg. Dorpstraat, Vlasstraat, Vlasstraat Parkeerplaats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340</meta:user-defined>
    <meta:user-defined meta:name="OVERHEIDop.GmbID/DC.identifier">gmb-2026-384340</meta:user-defined>
    <meta:user-defined meta:name="OVERHEIDop.versieInformatie"/>
  </office:meta>
</office:document-meta>
</file>