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Mussenstraat 25, 5402 LP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voor een omgevingsvergunning met zaaknummer <text:span text:style-name="nadrukvet">48584-2026</text:span>.</text:p>
            <text:p text:style-name="common-al">De zaak betreft locatie Mussenstraat 25, 5402 LP Uden en heeft de omschrijving het "verbouwen / levensloopbestendig maken van een woning (omgevingsplan + technisch)". De vergunning is verleend.</text:p>
            <text:p text:style-name="common-al">Het besluit betreft de volgende onderdelen:</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common-al"/>
            <text:p text:style-name="common-al">Het besluit is verzonden op: 11-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43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485842026</meta:user-defined>
    <meta:user-defined meta:name="DCTERMS.abstract">verbouwen / levensloopbestendig maken van een woning (omgevingsplan + technisch)</meta:user-defined>
    <dc:language>nl</dc:language>
    <meta:user-defined meta:name="OVERHEIDop.locatietype/OVERHEIDop.gebiedsmarkering">Vlak</meta:user-defined>
    <meta:user-defined meta:name="DC.title">Besluit aanvraag omgevingsvergunning Mussenstraat 25, 5402 LP Uden</meta:user-defined>
    <meta:user-defined meta:name="DCTERMS.W3CDTF/DCTERMS.available">2026-08-13</meta:user-defined>
    <meta:user-defined meta:name="DCTERMS.W3CDTF/OVERHEIDop.jaargang">2026</meta:user-defined>
    <meta:user-defined meta:name="OVERHEIDop.publicationIssue">384339</meta:user-defined>
    <meta:user-defined meta:name="OVERHEIDop.GmbID/DC.identifier">gmb-2026-384339</meta:user-defined>
    <meta:user-defined meta:name="OVERHEIDop.versieInformatie"/>
  </office:meta>
</office:document-meta>
</file>