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euwe Herengracht 181A 1011S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stellen van de fundering en minimaal verdiepen van de kelder met behoud van de woonfunctie</text:p>
            <text:p text:style-name="common-al">Besluit: verleend</text:p>
            <text:p text:style-name="common-al">Besluit verzonden op: 10-08-2026</text:p>
            <text:p text:style-name="common-al">Zaakadres: Nieuwe Herengracht 181A 1011SK Amsterdam</text:p>
            <text:p text:style-name="common-al">Zaaknummer: Z2026-014743</text:p>
            <text:p text:style-name="common-al">DSO-nummer: 202604010159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474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3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743</meta:user-defined>
    <meta:user-defined meta:name="DCTERMS.abstract">herstellen van de fundering en minimaal verdiepen van de kelder met behoud van de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ieuwe Herengracht 181A 1011SK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38</meta:user-defined>
    <meta:user-defined meta:name="OVERHEIDop.GmbID/DC.identifier">gmb-2026-384338</meta:user-defined>
    <meta:user-defined meta:name="OVERHEIDop.versieInformatie"/>
  </office:meta>
</office:document-meta>
</file>