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geweigerd: Reigerlaan 41, 3136 JJ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weiger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geweigerd: </text:p>
            <text:p text:style-name="common-al">
            
          </text:p>
            <text:p text:style-name="common-al">
            
          </text:p>
            <text:p text:style-name="common-al">Voor									: het realiseren van een uitweg bij een woning</text:p>
            <text:p text:style-name="common-al">Met de adressering			: Reigerlaan 41, 3136 JJ Vlaardingen</text:p>
            <text:p text:style-name="common-al">Kenmerk							: 1078054 / 2026040801599</text:p>
            <text:p text:style-name="common-al">Type aanvraag				: Reguliere voorbereidingsprocedure</text:p>
            <text:p text:style-name="common-al">Datum ontvangst				: 08-04-2026</text:p>
            <text:p text:style-name="common-al">Datum beschikking			: 11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43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8054</meta:user-defined>
    <dc:language>nl</dc:language>
    <meta:user-defined meta:name="OVERHEIDop.locatietype/OVERHEIDop.gebiedsmarkering">Punt</meta:user-defined>
    <meta:user-defined meta:name="DC.title">Vergunning geweigerd: Reigerlaan 41, 3136 JJ Vlaardin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7</meta:user-defined>
    <meta:user-defined meta:name="OVERHEIDop.GmbID/DC.identifier">gmb-2026-384337</meta:user-defined>
    <meta:user-defined meta:name="OVERHEIDop.versieInformatie"/>
  </office:meta>
</office:document-meta>
</file>