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veranderen gevelreclame, Diezerstraat 20 8011RG Zwolle [Zaaknummer 0193ESUITE115603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6-07-2026</text:p>
            <text:p text:style-name="common-al">
            <text:span text:style-name="nadrukvet">Locatie:</text:span> Diezerstraat 20 8011RG Zwolle</text:p>
            <text:p text:style-name="common-al">
            <text:span text:style-name="nadrukvet">Zaakomschrijving:</text:span> het veranderen van de gevelreclame</text:p>
            <text:p text:style-name="common-al">
            <text:span text:style-name="nadrukvet">Zaaknummer:</text:span> 0193ESUITE11560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1560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43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156032026</meta:user-defined>
    <meta:user-defined meta:name="DCTERMS.abstract">het veranderen van de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veranderen gevelreclame, Diezerstraat 20 8011RG Zwolle [Zaaknummer 0193ESUITE1156032026]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4</meta:user-defined>
    <meta:user-defined meta:name="OVERHEIDop.GmbID/DC.identifier">gmb-2026-384334</meta:user-defined>
    <meta:user-defined meta:name="OVERHEIDop.versieInformatie"/>
  </office:meta>
</office:document-meta>
</file>