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rganiseren en houden van het evenement ‘KVW zomerweek’ van 11 tot en met 14 augustus 2026 aan Populierlaan 1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08470 / Verleende evenementenvergunning / Populierlaan 1, 6101 BA te Echt / Echt-Susteren / bekendgemaakt op 31 juli 2026 / het organiseren en houden van het evenement ‘KVW zomerweek’ van 11 tot en met 14 augustus 2026 / Activiteit: Evenement overig.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Echt-Susteren, 13 augustus 2026</text:span>
            <text:span text:style-name="datum"/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8433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3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3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Z2026-00008470 </meta:user-defined>
    <dc:language>nl</dc:language>
    <meta:user-defined meta:name="OVERHEIDop.locatietype/OVERHEIDop.gebiedsmarkering">Weg</meta:user-defined>
    <meta:user-defined meta:name="DC.title">Toestemming voor het organiseren en houden van het evenement ‘KVW zomerweek’ van 11 tot en met 14 augustus 2026 aan Populierlaan 1 te Ech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32</meta:user-defined>
    <meta:user-defined meta:name="OVERHEIDop.GmbID/DC.identifier">gmb-2026-384332</meta:user-defined>
    <meta:user-defined meta:name="OVERHEIDop.versieInformatie"/>
  </office:meta>
</office:document-meta>
</file>