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utselaan 178 3073J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7-2026</text:span> een aanvraag voor een omgevingsvergunning, met kenmerk <text:span text:style-name="nadrukvet">Z2026-010157</text:span>/<text:span text:style-name="nadrukvet">2026072200649</text:span>, heeft ontvangen voor de Gemeentelijk monument. <text:span text:style-name="nadrukcur">(Grondslag: Omgevingswet, artikel 5.1)</text:span></text:p>
            <text:p text:style-name="common-al">De aanvraag betreft Plaatsen CCTV gemeentelijk Monument op de locatie Putselaan 178 3073J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3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157</meta:user-defined>
    <meta:user-defined meta:name="DCTERMS.abstract">Plaatsen CCTV gemeentelijk 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utselaan 178 3073JM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0</meta:user-defined>
    <meta:user-defined meta:name="OVERHEIDop.GmbID/DC.identifier">gmb-2026-384330</meta:user-defined>
    <meta:user-defined meta:name="OVERHEIDop.versieInformatie"/>
  </office:meta>
</office:document-meta>
</file>