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ieuwe Jonkerstraat 8 1011C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zonnepanelen, vervangen van voor-en achterpui, het vervangen van achterdeuren en bovenramen en verstevigen dakconstructie</text:p>
            <text:p text:style-name="common-al">Zaakadres: Nieuwe Jonkerstraat 8 1011CM Amsterdam</text:p>
            <text:p text:style-name="common-al">Datum ontvangst: 23-07-2026</text:p>
            <text:p text:style-name="common-al">Zaaknummer: Z2026-032984</text:p>
            <text:p text:style-name="common-al">DSO-nummer: 202607230088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32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2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2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2984</meta:user-defined>
    <meta:user-defined meta:name="DCTERMS.abstract">plaatsen van zonnepanelen, vervangen van voor-en achterpui, het vervangen van achterdeuren en bovenramen en verstevigen dakconstructi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Nieuwe Jonkerstraat 8 1011CM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323</meta:user-defined>
    <meta:user-defined meta:name="OVERHEIDop.GmbID/DC.identifier">gmb-2026-384323</meta:user-defined>
    <meta:user-defined meta:name="OVERHEIDop.versieInformatie"/>
  </office:meta>
</office:document-meta>
</file>