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anleggen van een subtracé aansluiting aan Rijksweg Noord 47 te St. Joos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 Z2026-00006577 / Verleende omgevingsvergunning / Rijksweg Noord 47, 6111 AN te St. Joost / Echt-Susteren / bekendgemaakt op 3 augustus 2026 / het aanleggen van een subtracé aansluiting / Activiteit: Werk, niet zijnde bouwwerk/werkzaamheid uitvoere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6577 </meta:user-defined>
    <dc:language>nl</dc:language>
    <meta:user-defined meta:name="OVERHEIDop.locatietype/OVERHEIDop.gebiedsmarkering">Adres</meta:user-defined>
    <meta:user-defined meta:name="DC.title">Toestemming voor het aanleggen van een subtracé aansluiting aan Rijksweg Noord 47 te St. Joost</meta:user-defined>
    <meta:user-defined meta:name="DCTERMS.W3CDTF/DCTERMS.available">2026-08-13</meta:user-defined>
    <meta:user-defined meta:name="DCTERMS.W3CDTF/OVERHEIDop.jaargang">2026</meta:user-defined>
    <meta:user-defined meta:name="OVERHEIDop.publicationIssue">384315</meta:user-defined>
    <meta:user-defined meta:name="OVERHEIDop.GmbID/DC.identifier">gmb-2026-384315</meta:user-defined>
    <meta:user-defined meta:name="OVERHEIDop.versieInformatie"/>
  </office:meta>
</office:document-meta>
</file>