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Frederiksstraat 5-H 1054L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de woning door het bouwen van een uitbouw aan de achterzijde</text:p>
            <text:p text:style-name="common-al">Besluit: verleend</text:p>
            <text:p text:style-name="common-al">Besluit verzonden op: 07-08-2026</text:p>
            <text:p text:style-name="common-al">Zaakadres: Frederiksstraat 5-H 1054LA Amsterdam</text:p>
            <text:p text:style-name="common-al">Zaaknummer: Z2026-018029</text:p>
            <text:p text:style-name="common-al">DSO-nummer: 202604220088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8029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30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029</meta:user-defined>
    <meta:user-defined meta:name="DCTERMS.abstract">Vergroten van de woning door het bouwen van een uitbouw aan de achterzijd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Frederiksstraat 5-H 1054LA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01</meta:user-defined>
    <meta:user-defined meta:name="OVERHEIDop.GmbID/DC.identifier">gmb-2026-384301</meta:user-defined>
    <meta:user-defined meta:name="OVERHEIDop.versieInformatie"/>
  </office:meta>
</office:document-meta>
</file>