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Koningstraat 33 2011TC Haarlem, 0392-2026-0099378, het schilderen van de winkelpui en het aanbrengen van belettering op het bovenlicht, verzonden 1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8429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99378</meta:user-defined>
    <meta:user-defined meta:name="DCTERMS.abstract">het schilderen van de winkelpui en het aanbrengen van belettering op het bovenlic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Koningstraat 33 2011TC Haarlem, 0392-2026-0099378, het schilderen van de winkelpui en het aanbrengen van belettering op het bovenlicht, verzonden 11-08-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96</meta:user-defined>
    <meta:user-defined meta:name="OVERHEIDop.GmbID/DC.identifier">gmb-2026-384296</meta:user-defined>
    <meta:user-defined meta:name="OVERHEIDop.versieInformatie"/>
  </office:meta>
</office:document-meta>
</file>