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Zaanhof 83 1013X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isolerende beglazing Rijksmonument18373-B</text:p>
            <text:p text:style-name="common-al">Besluit: verleend</text:p>
            <text:p text:style-name="common-al">Besluit verzonden op: 10-08-2026</text:p>
            <text:p text:style-name="common-al">Zaakadres: Zaanhof 83 1013XZ Amsterdam</text:p>
            <text:p text:style-name="common-al">Zaaknummer: Z2026-021394</text:p>
            <text:p text:style-name="common-al">DSO-nummer: 202605130077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1394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29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9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9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394</meta:user-defined>
    <meta:user-defined meta:name="DCTERMS.abstract">vervangen isolerende beglazing Rijksmonument18373-B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Zaanhof 83 1013XZ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95</meta:user-defined>
    <meta:user-defined meta:name="OVERHEIDop.GmbID/DC.identifier">gmb-2026-384295</meta:user-defined>
    <meta:user-defined meta:name="OVERHEIDop.versieInformatie"/>
  </office:meta>
</office:document-meta>
</file>