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enoveren van een dak, Haersma de Withstraat 31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enoveren van een dak, Haersma de Withstraat 31, Buitenpost</text:p>
            <text:p text:style-name="common-al">Zaaknummer: Z2026-001193</text:p>
            <text:p text:style-name="common-al">Zaakadres: Haersma de Withstraat 31, Buitenpost</text:p>
            <text:p text:style-name="common-al">Omschrijving: het renoveren van een dak</text:p>
            <text:p text:style-name="last-al">Datum ontvangst: 1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42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93</meta:user-defined>
    <meta:user-defined meta:name="DCTERMS.abstract">het renoveren van een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enoveren van een dak, Haersma de Withstraat 31, Buitenpo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3</meta:user-defined>
    <meta:user-defined meta:name="OVERHEIDop.GmbID/DC.identifier">gmb-2026-384293</meta:user-defined>
    <meta:user-defined meta:name="OVERHEIDop.versieInformatie"/>
  </office:meta>
</office:document-meta>
</file>