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Torenstraat 6, 5142 ET in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1 augustus 2026 besloten een omgevingsvergunning te verlenen met zaaknummer WWK-2026-016763 voor het kappen van een boom (Zomereik) op grond van het omgevingsplan ten behoeve van het nieuwbouwproject "Loeff" op de locatie kadastraal bekend gemeente Waalwijk, sectie G, nummer 972, te Waalwijk. Plaatselijk bekend als Torenstraat 6, 5142 ET in Waalwijk. Het besluit betreft de volgende activiteit(en):</text:p>
            <text:list text:style-name="id1-3-2-1-1-2">
              <text:list-item text:style-override="id1-3-2-1-1-2-1">
                <text:number>•</text:number>
                <text:p text:style-name="al">Werk, niet zijnde bouwwerk, of werkzaamheid uitvoeren</text:p>
              </text:list-item>
            </text:list>
            <text:p text:style-name="common-al">
            
          </text:p>
            <text:p text:style-name="common-al">Het besluit is op 11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moeten belanghebbenden binnen 4 weken na het bekendmaken van het besluit (als tevens ook bezwaar is gemaakt) een verzoek om een voorlopige voorziening indienen bij de Voorzieningenrechter bij de rechtbank Zeeland-West Brabant, cluster Bestuursrecht, Postbus 90006, 4800 PA Breda. Als dat is gedaan heeft het verzoek wel schorsende werking en treedt het besluit in elk geval niet in werking voordat de Voorzieningenrechter uitspraak heeft gedaan. Meer leest u op <text:a xlink:href="https://eur04.safelinks.protection.outlook.com/?url=http%3A%2F%2Fwww.waalwijk.nl%2Fbezwaar&amp;data=05%7C02%7CHelpdesk%40waalwijk.nl%7C6927c588db644a616f4208dc911304bf%7Ced04e02379434b8ebc75e4d225ae2b3d%7C0%7C0%7C638544758067436310%7CUnknown%7CTWFpbGZsb3d8eyJWIjoiMC4wLjAwMDAiLCJQIjoiV2luMzIiLCJBTiI6Ik1haWwiLCJXVCI6Mn0%3D%7C0%7C%7C%7C&amp;sdata=72Pha72QR3zAcqfVXbfIdoCVQcAdmdHsKlhnuGibH7s%3D&amp;reserved=0" xlink:type="simple">www.waalwijk.nl/bezwaar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42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WWK-2026-016763</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Besluit omgevingsvergunning, Torenstraat 6, 5142 ET in Waalwijk.</meta:user-defined>
    <meta:user-defined meta:name="DCTERMS.W3CDTF/DCTERMS.available">2026-08-13</meta:user-defined>
    <meta:user-defined meta:name="DCTERMS.W3CDTF/OVERHEIDop.jaargang">2026</meta:user-defined>
    <meta:user-defined meta:name="OVERHEIDop.publicationIssue">384291</meta:user-defined>
    <meta:user-defined meta:name="OVERHEIDop.GmbID/DC.identifier">gmb-2026-384291</meta:user-defined>
    <meta:user-defined meta:name="OVERHEIDop.versieInformatie"/>
  </office:meta>
</office:document-meta>
</file>