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Robert Scottstraat 28 1056AZ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vangen van de stalen kozijnen en houten kaders in de voor- en rechter zijgevel (monument)</text:p>
            <text:p text:style-name="common-al">Besluit: verleend</text:p>
            <text:p text:style-name="common-al">Besluit verzonden op: 10-08-2026</text:p>
            <text:p text:style-name="common-al">Zaakadres: Robert Scottstraat 28 1056AZ Amsterdam</text:p>
            <text:p text:style-name="common-al">Zaaknummer: Z2026-022408</text:p>
            <text:p text:style-name="common-al">DSO-nummer: 2026052101079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itvoering.sdw@amsterdam.nl?Subject=Dossiernummer Z2026-022408" xlink:type="simple">procesuitvoering.sdw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0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4288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28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28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2408</meta:user-defined>
    <meta:user-defined meta:name="DCTERMS.abstract">vervangen van de stalen kozijnen en houten kaders in de voor- en rechter zijgevel (monument)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Robert Scottstraat 28 1056AZ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288</meta:user-defined>
    <meta:user-defined meta:name="OVERHEIDop.GmbID/DC.identifier">gmb-2026-384288</meta:user-defined>
    <meta:user-defined meta:name="OVERHEIDop.versieInformatie"/>
  </office:meta>
</office:document-meta>
</file>