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24-8 t/m 1-9 2026, Stationsstraat 50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tationsstraat 50 Alkmaar<text:span text:style-name="nadrukvet">; </text:span>het plaatsen van een steiger van 24-8 t/m 1-9 2026</text:p>
            <text:p text:style-name="common-al">
            
          </text:p>
            <text:p text:style-name="common-al">Datum ontvangst: 11-08-2026</text:p>
            <text:p text:style-name="common-al">Zaaknummer: 0000139965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2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650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Omgevingsvergunning aangevraagd: het plaatsen van een steiger van 24-8 t/m 1-9 2026, Stationsstraat 50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86</meta:user-defined>
    <meta:user-defined meta:name="OVERHEIDop.GmbID/DC.identifier">gmb-2026-384286</meta:user-defined>
    <meta:user-defined meta:name="OVERHEIDop.versieInformatie"/>
  </office:meta>
</office:document-meta>
</file>