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bouwen van een stallingsruimte/garage aan Gouverneur Houbenstraat 32 te Nieuwstad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10836 / Verleende omgevingsvergunning / Gouverneur Houbenstraat 32, 6118 CM te Nieuwstadt / Echt-Susteren / bekendgemaakt op 3 augustus 2026 / het bouwen van een stallingsruimte/garage / Activiteit: Afwijken van regels in het omgevingsplan (BOPA)</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2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10836 </meta:user-defined>
    <dc:language>nl</dc:language>
    <meta:user-defined meta:name="OVERHEIDop.locatietype/OVERHEIDop.gebiedsmarkering">Adres</meta:user-defined>
    <meta:user-defined meta:name="DC.title">Toestemming voor het bouwen van een stallingsruimte/garage aan Gouverneur Houbenstraat 32 te Nieuwstadt</meta:user-defined>
    <meta:user-defined meta:name="DCTERMS.W3CDTF/DCTERMS.available">2026-08-13</meta:user-defined>
    <meta:user-defined meta:name="DCTERMS.W3CDTF/OVERHEIDop.jaargang">2026</meta:user-defined>
    <meta:user-defined meta:name="OVERHEIDop.publicationIssue">384284</meta:user-defined>
    <meta:user-defined meta:name="OVERHEIDop.GmbID/DC.identifier">gmb-2026-384284</meta:user-defined>
    <meta:user-defined meta:name="OVERHEIDop.versieInformatie"/>
  </office:meta>
</office:document-meta>
</file>