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Gulden Winckelplantsoen 32-H 1055E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bouwkundig samenvoegen en omzetten van berging naar een verblijfsruimte op de begane grond met de woning gelegen op de begane grond en 1e verdieping</text:p>
            <text:p text:style-name="common-al">Besluit: verleend</text:p>
            <text:p text:style-name="common-al">Besluit verzonden op: 10-08-2026</text:p>
            <text:p text:style-name="common-al">Zaakadres: Gulden Winckelplantsoen 32-H 1055EN Amsterdam</text:p>
            <text:p text:style-name="common-al">Zaaknummer: Z2026-015202</text:p>
            <text:p text:style-name="common-al">DSO-nummer: 2026040400067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procesuitvoering.sdw@amsterdam.nl?Subject=Dossiernummer Z2026-015202" xlink:type="simple">procesuitvoering.sdw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0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4282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282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282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15202</meta:user-defined>
    <meta:user-defined meta:name="DCTERMS.abstract">bouwkundig samenvoegen en omzetten van berging naar een verblijfsruimte op de begane grond met de woning gelegen op de begane grond en 1e verdieping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Gulden Winckelplantsoen 32-H 1055EN Amsterdam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282</meta:user-defined>
    <meta:user-defined meta:name="OVERHEIDop.GmbID/DC.identifier">gmb-2026-384282</meta:user-defined>
    <meta:user-defined meta:name="OVERHEIDop.versieInformatie"/>
  </office:meta>
</office:document-meta>
</file>