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oogstraat Het plaatsen van kunstwerk in openbare ruimte aan Verzoeklocatie 20260810005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6081000590,</text:span> Hoogstraat Het plaatsen van kunstwerk in openbare ruimte (1103052 ontvangen 10-08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3052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8428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8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8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3052</meta:user-defined>
    <dc:language>nl</dc:language>
    <meta:user-defined meta:name="OVERHEIDop.locatietype/OVERHEIDop.gebiedsmarkering">Vlak</meta:user-defined>
    <meta:user-defined meta:name="DC.title">Aanvraag vergunning voor Hoogstraat Het plaatsen van kunstwerk in openbare ruimte aan Verzoeklocatie 2026081000590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4281</meta:user-defined>
    <meta:user-defined meta:name="OVERHEIDop.GmbID/DC.identifier">gmb-2026-384281</meta:user-defined>
    <meta:user-defined meta:name="OVERHEIDop.versieInformatie"/>
  </office:meta>
</office:document-meta>
</file>