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realiseren van een technische ruimte voor het Slim Warmtenet Zandweerd en het plaatsen van een hekwerk, Hoevelmansweg 3T 7414KZ Deventer, [Deventer A 8072] Deventer A 80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Hoevelmansweg 3T 7414KZ Deventer, [Deventer A 8072] Deventer A 8072</text:p>
            <text:p text:style-name="common-al">
            <text:span text:style-name="nadrukvet">Zaakomschrijving:</text:span> het realiseren van een technische ruimte voor het Slim Warmtenet Zandweerd en het plaatsen van een hekwerk</text:p>
            <text:p text:style-name="common-al">
            <text:span text:style-name="nadrukvet">Zaaknummer:</text:span> Z2026-00004597</text:p>
            <text:p text:style-name="common-al">
            <text:span text:style-name="nadrukvet">Activiteit(en):</text:span>
          </text:p>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4597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4597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42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004597</meta:user-defined>
    <meta:user-defined meta:name="DCTERMS.abstract">het realiseren van een technische ruimte voor het Slim Warmtenet Zandweerd en het plaatsen van een hekwer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realiseren van een technische ruimte voor het Slim Warmtenet Zandweerd en het plaatsen van een hekwerk, Hoevelmansweg 3T 7414KZ Deventer, [Deventer A 8072] Deventer A 8072</meta:user-defined>
    <meta:user-defined meta:name="DCTERMS.W3CDTF/DCTERMS.available">2026-08-13</meta:user-defined>
    <meta:user-defined meta:name="DCTERMS.W3CDTF/OVERHEIDop.jaargang">2026</meta:user-defined>
    <meta:user-defined meta:name="OVERHEIDop.publicationIssue">384279</meta:user-defined>
    <meta:user-defined meta:name="OVERHEIDop.GmbID/DC.identifier">gmb-2026-384279</meta:user-defined>
    <meta:user-defined meta:name="OVERHEIDop.versieInformatie"/>
  </office:meta>
</office:document-meta>
</file>